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@Arial Unicode MS" svg:font-family="@Arial Unicode MS" style:font-family-generic="system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margin-top="0.0694in" fo:margin-bottom="0.0694in"/>
      <style:text-properties style:font-name="Times New Roman" fo:font-weight="bold" style:font-weight-asian="bold" fo:font-size="24pt" style:font-size-asian="24pt"/>
    </style:style>
    <style:style style:name="P2" style:parent-style-name="Normalny" style:family="paragraph">
      <style:paragraph-properties fo:text-align="center" fo:margin-top="0.0694in" fo:margin-bottom="0.0694in"/>
    </style:style>
    <style:style style:name="T3" style:parent-style-name="Domyślnaczcionkaakapitu" style:family="text">
      <style:text-properties style:font-name="Times New Roman" fo:font-weight="bold" style:font-weight-asian="bold" fo:font-size="24pt" style:font-size-asian="24pt"/>
    </style:style>
    <style:style style:name="P4" style:parent-style-name="Normalny" style:family="paragraph">
      <style:paragraph-properties fo:margin-top="0.0694in" fo:margin-bottom="0.0694in"/>
    </style:style>
    <style:style style:name="P5" style:parent-style-name="Normalny" style:family="paragraph">
      <style:paragraph-properties fo:margin-top="0.0694in" fo:margin-bottom="0.0694in"/>
    </style:style>
    <style:style style:name="P6" style:parent-style-name="Normalny" style:family="paragraph">
      <style:paragraph-properties fo:margin-top="0.0694in" fo:margin-bottom="0.0694in"/>
    </style:style>
    <style:style style:name="T7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8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9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10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11" style:parent-style-name="Normalny" style:family="paragraph">
      <style:paragraph-properties fo:margin-top="0.0694in" fo:margin-bottom="0.0694in"/>
    </style:style>
    <style:style style:name="P12" style:parent-style-name="Normalny" style:family="paragraph">
      <style:paragraph-properties fo:margin-top="0.0694in" fo:margin-bottom="0.0694in"/>
    </style:style>
    <style:style style:name="T13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14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15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16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17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18" style:parent-style-name="Domyślnaczcionkaakapitu" style:family="text">
      <style:text-properties style:font-name="@Arial Unicode MS" style:font-name-asian="@Arial Unicode MS" style:font-name-complex="@Arial Unicode MS" fo:font-size="12pt" style:font-size-asian="12pt"/>
    </style:style>
    <style:style style:name="P19" style:parent-style-name="Normalny" style:family="paragraph">
      <style:paragraph-properties fo:margin-top="0.0694in" fo:margin-bottom="0.0694in"/>
    </style:style>
    <style:style style:name="T20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21" style:parent-style-name="Normalny" style:family="paragraph">
      <style:paragraph-properties fo:margin-top="0.0694in" fo:margin-bottom="0.0694in"/>
    </style:style>
    <style:style style:name="T22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23" style:parent-style-name="Normalny" style:family="paragraph">
      <style:paragraph-properties fo:margin-top="0.0694in" fo:margin-bottom="0.0694in"/>
    </style:style>
    <style:style style:name="T24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25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26" style:parent-style-name="Normalny" style:family="paragraph">
      <style:paragraph-properties fo:margin-top="0.0694in" fo:margin-bottom="0.0694in"/>
    </style:style>
    <style:style style:name="T27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28" style:parent-style-name="Normalny" style:family="paragraph">
      <style:paragraph-properties fo:margin-top="0.0694in" fo:margin-bottom="0.0694in"/>
    </style:style>
    <style:style style:name="T29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30" style:parent-style-name="Normalny" style:family="paragraph">
      <style:paragraph-properties fo:margin-top="0.0694in" fo:margin-bottom="0.0694in"/>
    </style:style>
    <style:style style:name="P31" style:parent-style-name="Normalny" style:family="paragraph">
      <style:paragraph-properties fo:margin-top="0.0694in" fo:margin-bottom="0.0694in"/>
    </style:style>
    <style:style style:name="T32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33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34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35" style:parent-style-name="Normalny" style:family="paragraph">
      <style:paragraph-properties fo:margin-top="0.0694in" fo:margin-bottom="0.0694in"/>
    </style:style>
    <style:style style:name="T36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37" style:parent-style-name="Normalny" style:family="paragraph">
      <style:paragraph-properties fo:margin-top="0.0694in" fo:margin-bottom="0.0694in"/>
    </style:style>
    <style:style style:name="T38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39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40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41" style:parent-style-name="Normalny" style:family="paragraph">
      <style:paragraph-properties fo:margin-top="0.0694in" fo:margin-bottom="0.0694in"/>
    </style:style>
    <style:style style:name="T42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43" style:parent-style-name="Normalny" style:family="paragraph">
      <style:paragraph-properties fo:margin-top="0.0694in" fo:margin-bottom="0.0694in"/>
    </style:style>
    <style:style style:name="T44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45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46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47" style:parent-style-name="Normalny" style:family="paragraph">
      <style:paragraph-properties fo:margin-top="0.0694in" fo:margin-bottom="0.0694in"/>
    </style:style>
    <style:style style:name="T48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49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50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P51" style:parent-style-name="Normalny" style:family="paragraph">
      <style:paragraph-properties fo:margin-top="0.0694in" fo:margin-bottom="0.0694in"/>
    </style:style>
    <style:style style:name="T52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53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54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55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56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57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58" style:parent-style-name="Normalny" style:family="paragraph">
      <style:paragraph-properties fo:margin-top="0.0694in" fo:margin-bottom="0.0694in"/>
    </style:style>
    <style:style style:name="T59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60" style:parent-style-name="Normalny" style:family="paragraph">
      <style:paragraph-properties fo:margin-top="0.0694in" fo:margin-bottom="0.0694in"/>
    </style:style>
    <style:style style:name="P61" style:parent-style-name="Normalny" style:family="paragraph">
      <style:paragraph-properties fo:margin-top="0.0694in" fo:margin-bottom="0.0694in"/>
    </style:style>
    <style:style style:name="T62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63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64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65" style:parent-style-name="Normalny" style:family="paragraph">
      <style:paragraph-properties fo:margin-top="0.0694in" fo:margin-bottom="0.0694in"/>
    </style:style>
    <style:style style:name="T66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67" style:parent-style-name="Normalny" style:family="paragraph">
      <style:paragraph-properties fo:margin-top="0.0694in" fo:margin-bottom="0.0694in"/>
    </style:style>
    <style:style style:name="T68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69" style:parent-style-name="Normalny" style:family="paragraph">
      <style:paragraph-properties fo:margin-top="0.0694in" fo:margin-bottom="0.0694in"/>
    </style:style>
    <style:style style:name="T70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71" style:parent-style-name="Normalny" style:family="paragraph">
      <style:paragraph-properties fo:margin-top="0.0694in" fo:margin-bottom="0.0694in"/>
    </style:style>
    <style:style style:name="T72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73" style:parent-style-name="Normalny" style:family="paragraph">
      <style:paragraph-properties fo:margin-top="0.0694in" fo:margin-bottom="0.0694in"/>
    </style:style>
    <style:style style:name="T74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75" style:parent-style-name="Normalny" style:family="paragraph">
      <style:paragraph-properties fo:margin-top="0.0694in" fo:margin-bottom="0.0694in"/>
    </style:style>
    <style:style style:name="T76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77" style:parent-style-name="Normalny" style:family="paragraph">
      <style:paragraph-properties fo:margin-top="0.0694in" fo:margin-bottom="0.0694in"/>
    </style:style>
    <style:style style:name="T78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79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80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81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82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83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84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85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86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87" style:parent-style-name="Domyślnaczcionkaakapitu" style:family="text">
      <style:text-properties style:font-name="Arial" style:font-name-asian="Arial" style:font-name-complex="Arial" fo:color="#FF0000" fo:font-size="12pt" style:font-size-asian="12pt"/>
    </style:style>
    <style:style style:name="T88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89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90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91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92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93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94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95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96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97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98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T99" style:parent-style-name="Domyślnaczcionkaakapitu" style:family="text">
      <style:text-properties style:font-name="Arial" style:font-name-asian="Arial" style:font-name-complex="Arial" fo:color="#00000A" fo:font-size="12pt" style:font-size-asian="12pt" style:text-underline-type="single" style:text-underline-style="solid" style:text-underline-width="auto" style:text-underline-mode="continuous"/>
    </style:style>
    <style:style style:name="P100" style:parent-style-name="Normalny" style:family="paragraph">
      <style:paragraph-properties fo:margin-bottom="0.1388in" fo:line-height="115%"/>
    </style:style>
    <style:style style:name="T101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02" style:parent-style-name="Normalny" style:family="paragraph">
      <style:paragraph-properties fo:margin-bottom="0.1388in" fo:line-height="115%"/>
    </style:style>
    <style:style style:name="T103" style:parent-style-name="Domyślnaczcionkaakapitu" style:family="text">
      <style:text-properties style:font-name="Arial" style:font-name-asian="Arial" style:font-name-complex="Arial"/>
    </style:style>
    <style:style style:name="T104" style:parent-style-name="Domyślnaczcionkaakapitu" style:family="text">
      <style:text-properties style:font-name="Arial" style:font-name-asian="Arial" style:font-name-complex="Arial" fo:font-size="12.5pt" style:font-size-asian="12.5pt"/>
    </style:style>
    <style:style style:name="T105" style:parent-style-name="Domyślnaczcionkaakapitu" style:family="text">
      <style:text-properties style:font-name="Arial" style:font-name-asian="Arial" style:font-name-complex="Arial" fo:font-size="12pt" style:font-size-asian="12pt"/>
    </style:style>
    <style:style style:name="P106" style:parent-style-name="Normalny" style:family="paragraph">
      <style:paragraph-properties fo:margin-bottom="0.1388in" fo:line-height="115%"/>
    </style:style>
    <style:style style:name="T107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108" style:parent-style-name="Domyślnaczcionkaakapitu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P109" style:parent-style-name="Normalny" style:family="paragraph">
      <style:paragraph-properties fo:margin-top="0.0694in" fo:margin-bottom="0.0694in"/>
    </style:style>
    <style:style style:name="P110" style:parent-style-name="Normalny" style:family="paragraph">
      <style:paragraph-properties fo:margin-top="0.0694in" fo:margin-bottom="0.0694in"/>
    </style:style>
    <style:style style:name="P111" style:parent-style-name="Normalny" style:family="paragraph">
      <style:paragraph-properties fo:margin-bottom="0.1388in" fo:line-height="115%"/>
    </style:style>
  </office:automatic-styles>
  <office:body>
    <office:text text:use-soft-page-breaks="true">
      <text:p text:style-name="P1"/>
      <text:p text:style-name="P2"><text:span text:style-name="T3">Regulamin XII Biegu Rzemieślnika</text:span></text:p>
      <text:p text:style-name="P4"/>
      <text:p text:style-name="P5"/>
      <text:p text:style-name="P6"><text:span text:style-name="T7">1. Cel imprezy:</text:span><text:span text:style-name="T8"><text:line-break/></text:span><text:span text:style-name="T9">- promocja zawodu rzemieślnika<text:s/></text:span><text:span text:style-name="T10"><text:line-break/>- promocja biegania jako aktywności prozdrowotnej</text:span></text:p>
      <text:p text:style-name="P11"/>
      <text:p text:style-name="P12"><text:span text:style-name="T13">2. Termin, miejsce, zgłoszenia, opłaty</text:span><text:span text:style-name="T14"><text:line-break/></text:span><text:span text:style-name="T15">Bieg jest imprezą otwartą dla wszystkich chętnych i odbędzie się w Chorzowie w Parku Śląskim w dniu<text:s/></text:span><text:span text:style-name="T16">23 maja 2026 roku</text:span></text:p>
      <text:p text:style-name="Normalny"><text:span text:style-name="T17">Biuro zawodów oraz wydawanie numerów startowych będzie zlokalizowane<text:s/></text:span><text:span text:style-name="T18">przy restauracji Łania, Aleja Łani 1</text:span></text:p>
      <text:p text:style-name="P19"><text:span text:style-name="T20"><text:line-break/>Zgłoszenia do biegu na dołączonym formularzu wraz z potwierdzeniem opłaty należy wysłać na adres: sekretariat@cech-producentow.pl ,</text:span></text:p>
      <text:p text:style-name="P21"><text:span text:style-name="T22">Opłatę w wysokości 50 zł za osobę proszę wpłacać</text:span></text:p>
      <text:p text:style-name="P23"><text:span text:style-name="T24">na konto Cechu<text:s/></text:span><text:span text:style-name="T25">24 1240 2959 1111 0000 3119 9865</text:span></text:p>
      <text:p text:style-name="P26"><text:span text:style-name="T27">Uczestnictwo dzieci w XII Biegu Rzemieślnika jest darmowe.</text:span></text:p>
      <text:p text:style-name="P28"><text:span text:style-name="T29">Osoby towarzyszące w biegu dzieci, nie będące zawodnikami - mogą zakupić posiłek z napojami w cenie 35 złotych - płatne na konto jak powyżej.</text:span></text:p>
      <text:p text:style-name="P30"/>
      <text:p text:style-name="P31"><text:span text:style-name="T32">3. Trasa biegu, dystans i limity:</text:span><text:span text:style-name="T33"><text:line-break/></text:span><text:span text:style-name="T34">Zawody odbędą się na dystansach:</text:span></text:p>
      <text:p text:style-name="P35"><text:span text:style-name="T36">-trasa o długości 4 km kobiety i mężczyźni- osoby pełnoletnie</text:span></text:p>
      <text:p text:style-name="P37"><text:span text:style-name="T38">-trasa o długości 800 m młodzież - roczniki 200</text:span><text:span text:style-name="T39">8</text:span><text:span text:style-name="T40"><text:s/>do 2011</text:span></text:p>
      <text:p text:style-name="P41"><text:span text:style-name="T42">-trasa o długości 400 m dzieci - roczniki 2012 do 2016</text:span></text:p>
      <text:p text:style-name="P43"><text:span text:style-name="T44">-trasa o długości 200 m dzieci - rocznik 2017 i młodsi</text:span></text:p>
      <text:p text:style-name="Normalny"><text:span text:style-name="T45">-trasa o długości 2 km - Nordic Walking</text:span></text:p>
      <text:p text:style-name="Normalny"><text:span text:style-name="T46">-trasa o długości 2 km - Bieg z psem</text:span></text:p>
      <text:p text:style-name="P47"><text:span text:style-name="T48">Limit czasu na ukończenie biegu wynosi 50 minut, po tym czasie uprasza się zawodników o zejście z trasy biegu</text:span><text:span text:style-name="T49"><text:line-break/>- start i meta<text:s/></text:span><text:span text:style-name="T50">na terenie Parku Śląskiego (obok restauracji Łania, Aleja Łani 1)</text:span></text:p>
      <text:p text:style-name="P51"><text:span text:style-name="T52"><text:line-break/>4.</text:span><text:span text:style-name="T53">Warunki uczestnictwa:</text:span><text:span text:style-name="T54"><text:line-break/></text:span><text:span text:style-name="T55">- bieg ma charakter otwarty i mogą w nim uczestniczyć pracownicy oraz przyjaciele zakładów rzemieślniczych oraz osoby z zewnątrz</text:span><text:span text:style-name="T56"><text:line-break/>-wszystkie osoby biorące udział w zawodach muszą zostać zweryfikowane i odebrać numer startowy w biurze zawodów</text:span><text:span text:style-name="T57"><text:line-break/>- zawodnicy powyżej 18 roku życia podpisują oświadczenie o biegu na własną odpowiedzialność. (Zawodnicy zobowiązani są do przedstawienia zaświadczenia lekarskiego o zdolności do udziału w biegu lub do podpisania oświadczenia udziału na własną odpowiedzialność). Osoby, które w dniu biegu nie ukończyły 18 lat zobowiązane są do posiadania pozwolenia na udział od rodziców lub prawnych opiekunów, z ich podpisem i nr PESEL.</text:span></text:p>
      <text:p text:style-name="P58"><text:span text:style-name="T59">Warunkiem dopuszczenia do startu jest obecność rodzica lub opiekuna wraz z dowodem osobistym w momencie weryfikacji zawodnika w biurze zawodów.</text:span></text:p>
      <text:p text:style-name="P60"/>
      <text:p text:style-name="P61"><text:span text:style-name="T62">5. Klasyfikacje i nagrody:<text:s/></text:span><text:span text:style-name="T63"><text:line-break/></text:span><text:span text:style-name="T64">Dystans 4 km dla kobiet i mężczyzn - puchary, dyplomy.</text:span></text:p>
      <text:p text:style-name="P65"><text:span text:style-name="T66">Nagrody:</text:span></text:p>
      <text:p text:style-name="P67"><text:span text:style-name="T68"><text:s/>I miejsce-500 złotych<text:s/></text:span></text:p>
      <text:p text:style-name="P69"><text:span text:style-name="T70">II miejsce-300 złotych<text:s/></text:span></text:p>
      <text:p text:style-name="P71"><text:span text:style-name="T72">III miejsce -100 złotych<text:s/></text:span></text:p>
      <text:p text:style-name="P73"><text:span text:style-name="T74">Pozostałe dystanse -puchary, dyplomy, nagrody rzeczowe dla dzieci</text:span></text:p>
      <text:p text:style-name="P75"><text:span text:style-name="T76">Wszyscy uczestnicy, którzy dobiegną do mety otrzymają medale.</text:span></text:p>
      <text:p text:style-name="P77"><text:span text:style-name="T78"><text:s/></text:span><text:span text:style-name="T79"><text:line-break/>6</text:span><text:span text:style-name="T80">. Program zawodów w dniu 23 maja 2026 roku</text:span><text:span text:style-name="T81"><text:line-break/></text:span><text:span text:style-name="T82">godzina 9:00 – 10:00 przyjmowanie zgłoszeń i wydawanie numerów startowych</text:span><text:span text:style-name="T83"><text:line-break/>godzina 10:05 start biegu dzieci na dystansie 200 m<text:s/></text:span><text:span text:style-name="T84"><text:line-break/>godzina 10:10 start biegu dzieci na dystansie 400 m<text:s/></text:span><text:span text:style-name="T85"><text:line-break/>godzina 10:15 start biegu młodzieży na dystansie 800 m<text:s/></text:span><text:span text:style-name="T86"><text:line-break/>godzina 10:30 start biegu na dystansie 4 km, 2 km Nordic Walking, 2 km Bieg z psem</text:span><text:span text:style-name="T87"><text:line-break/></text:span><text:span text:style-name="T88">godzina 12:00 dekoracja zwycięzców <text:s/></text:span><text:span text:style-name="T89"><text:line-break/></text:span></text:p>
      <text:p text:style-name="Normalny"><text:span text:style-name="T90">7. Uwagi końcowe:</text:span><text:span text:style-name="T91"><text:line-break/>- podczas zawodów wszyscy zawodnicy muszą posiadać numery startowe przymocowane do koszulek sportowych na klatce piersiowej.</text:span><text:span text:style-name="T92"><text:line-break/>- zawody odbędą się bez względu na warunki pogodowe</text:span><text:span text:style-name="T93"><text:line-break/>- organizator zapewnia opiekę medyczną, wodę w czasie zawodów, poczęstunek po biegu <text:s/></text:span><text:span text:style-name="T94"><text:line-break/>- ostateczna interpretacja regulaminu należy do organizatora</text:span></text:p>
      <text:p text:style-name="Normalny"><text:span text:style-name="T95">-organizator zastrzega sobie możliwość odmówienia uczestnictwa w biegu osobom u których zaistniało podejrzenie dopingu</text:span><text:span text:style-name="T96"><text:line-break/>- organizator przewiduje przeprowadzenie kontroli antydopingowej wśród zwycięzców zawodów oraz 6 wylosowanych osób</text:span><text:span text:style-name="T97"><text:line-break/>- organizator nie zapewnia szatni i natrysków</text:span><text:span text:style-name="T98"><text:line-break/>- w przypadku pytań prosimy o kontakt <text:s/>mail:<text:s/></text:span><text:a xlink:href="mailto:sekretariat@cech-wedliniarzy.pl" office:target-frame-name="_top" xlink:show="replace"><text:span text:style-name="T99">sekretariat@cech-producentow.pl</text:span></text:a></text:p>
      <text:p text:style-name="Normalny"/>
      <text:p text:style-name="P100"><text:span text:style-name="T101">8. Ochrona danych osobowych:</text:span></text:p>
      <text:p text:style-name="P102"><text:span text:style-name="T103"><text:s text:c="8"/>Wyrażam zgodę na wykorzystywanie danych osobowych zawartych na karcie zgłoszeniowej (zgodnie z warunkami określonymi w rozporządzeniu Parlamentu Europejskiego i Rady (UE) 2016/679 z dnia 27 kwietnia 2016 r. w sprawie ochrony osób fizycznych w związku z przetwarzaniem danych osobowych i w sprawie swobodnego przepływu takich danych oraz uchylenia dyrektywy 95/46/WE) przez Organizatora w zakresie i przez okres niezbędny dla organizacji, przeprowadzenia i promocji zawodów, wyłonienia zwycięzców i odbioru nagród (cel przetwarzania). Przetwarzanie danych, obejmuje także publikację wizerunku zawodnika, imienia i nazwiska wraz z nazwą miejscowości, w której zamieszkuje, jego kategorię wiekową, rok urodzenia, płeć, nazwę teamu/klubu, uzyskany podczas zawodów wynik – w każdy sposób, w jaki publikowana lub rozpowszechniana będzie taka informacja dla potrzeb organizacji zawodów.</text:span><text:span text:style-name="T104"><text:line-break/></text:span><text:span text:style-name="T105">Administratorem podanych danych jest Cech Producentów Żywności w Katowicach</text:span></text:p>
      <text:p text:style-name="P106"><text:span text:style-name="T107">Zapraszamy do sportowego spędzenia wolnego czasu</text:span><text:span text:style-name="T108"><text:line-break/></text:span></text:p>
      <text:p text:style-name="P109"/>
      <text:p text:style-name="P110"/>
      <text:p text:style-name="P1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@Arial Unicode MS" svg:font-family="@Arial Unicode MS" style:font-family-generic="system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9847in" fo:margin-bottom="0.2756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ech</meta:initial-creator>
    <dc:creator>Cech Katowice</dc:creator>
    <meta:creation-date>2026-03-09T08:28:00Z</meta:creation-date>
    <dc:date>2026-03-26T10:34:00Z</dc:date>
    <meta:template xlink:href="Normal" xlink:type="simple"/>
    <meta:editing-cycles>11</meta:editing-cycles>
    <meta:editing-duration>PT660S</meta:editing-duration>
    <meta:document-statistic meta:page-count="2" meta:paragraph-count="9" meta:word-count="675" meta:character-count="4718" meta:row-count="33" meta:non-whitespace-character-count="4052"/>
  </office:meta>
</office:document-meta>
</file>